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/>
    <style:font-face style:name="Roboto" svg:font-family="Roboto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1pt" style:font-size-asian="11pt" style:font-size-complex="11p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1pt" style:font-size-asian="11pt" style:font-size-complex="11pt"/>
    </style:style>
    <style:style style:name="P5" style:family="paragraph" style:parent-style-name="Standard">
      <style:paragraph-properties fo:text-align="start" style:justify-single-word="false"/>
      <style:text-properties style:font-name="Arial" fo:font-size="11pt" style:font-size-asian="11pt" style:font-size-complex="11pt"/>
    </style:style>
    <style:style style:name="P6" style:family="paragraph" style:parent-style-name="Standard">
      <style:paragraph-properties fo:text-align="center" style:justify-single-word="false"/>
      <style:text-properties style:font-name="Arial" fo:font-size="11pt" style:text-underline-style="solid" style:text-underline-width="auto" style:text-underline-color="font-color" style:font-size-asian="11pt" style:font-size-complex="11pt"/>
    </style:style>
    <style:style style:name="P7" style:family="paragraph" style:parent-style-name="Standard">
      <style:paragraph-properties fo:text-align="start" style:justify-single-word="false"/>
      <style:text-properties style:font-name="Arial" fo:font-size="11pt" style:text-underline-style="solid" style:text-underline-width="auto" style:text-underline-color="font-color" style:font-size-asian="11pt" style:font-size-complex="11pt"/>
    </style:style>
    <style:style style:name="P8" style:family="paragraph" style:parent-style-name="Standard">
      <style:paragraph-properties fo:text-align="start" style:justify-single-word="false"/>
      <style:text-properties style:font-name="Arial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Arial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10" style:family="paragraph" style:parent-style-name="Standard">
      <style:paragraph-properties fo:text-align="start" style:justify-single-word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11" style:family="paragraph" style:parent-style-name="Standard">
      <style:paragraph-properties fo:text-align="justify" style:justify-single-word="false"/>
      <style:text-properties fo:color="#000000" style:font-name="Arial" fo:font-size="11pt" style:font-size-asian="11pt" style:font-size-complex="11pt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text-align="justify" style:justify-single-word="false"/>
      <style:text-properties fo:font-variant="normal" fo:text-transform="none" fo:color="#000000" style:text-line-through-style="none" style:font-name="Arial" fo:font-size="11pt" fo:letter-spacing="normal" fo:font-style="normal" style:text-underline-style="none" fo:font-weight="normal" style:text-blinking="false" fo:background-color="#ffffff" style:font-size-asian="11pt" style:font-style-asian="normal" style:font-weight-asian="normal" style:font-size-complex="11pt" style:font-style-complex="normal" style:font-weight-complex="normal"/>
    </style:style>
    <style:style style:name="P14" style:family="paragraph" style:parent-style-name="Standard">
      <style:paragraph-properties fo:text-align="start" style:justify-single-word="false"/>
    </style:style>
    <style:style style:name="P15" style:family="paragraph" style:parent-style-name="Standard">
      <style:paragraph-properties fo:text-align="center" style:justify-single-word="false"/>
      <style:text-properties fo:color="#0000cc" style:font-name="Arial" fo:font-size="11pt" fo:font-weight="bold" style:font-size-asian="11pt" style:font-weight-asian="bold" style:font-size-complex="11pt" style:font-weight-complex="bold"/>
    </style:style>
    <style:style style:name="P16" style:family="paragraph" style:parent-style-name="Standard">
      <style:paragraph-properties fo:text-align="center" style:justify-single-word="false"/>
      <style:text-properties fo:color="#0000cc" style:font-name="Arial" fo:font-size="11pt" style:font-size-asian="11pt" style:font-size-complex="11pt"/>
    </style:style>
    <style:style style:name="P17" style:family="paragraph" style:parent-style-name="Standard">
      <style:paragraph-properties fo:text-align="start" style:justify-single-word="false"/>
      <style:text-properties fo:color="#0000cc" style:font-name="Arial" fo:font-size="11pt" style:font-size-asian="11pt" style:font-size-complex="11pt"/>
    </style:style>
    <style:style style:name="P18" style:family="paragraph" style:parent-style-name="Standard">
      <style:paragraph-properties fo:text-align="start" style:justify-single-word="false"/>
      <style:text-properties fo:color="#0000cc" style:font-name="Arial" fo:font-size="11pt" fo:font-weight="normal" style:font-size-asian="11pt" style:font-weight-asian="normal" style:font-size-complex="11pt" style:font-weight-complex="normal"/>
    </style:style>
    <style:style style:name="P19" style:family="paragraph" style:parent-style-name="Standard">
      <style:paragraph-properties fo:text-align="center" style:justify-single-word="false"/>
      <style:text-properties fo:color="#ff0000" style:font-name="Arial" fo:font-size="11pt" fo:font-weight="bold" style:font-size-asian="11pt" style:font-weight-asian="bold" style:font-size-complex="11pt" style:font-weight-complex="bold"/>
    </style:style>
    <style:style style:name="P20" style:family="paragraph" style:parent-style-name="Standard">
      <style:paragraph-properties fo:text-align="center" style:justify-single-word="false"/>
      <style:text-properties fo:font-weight="normal" style:font-weight-asian="normal" style:font-weight-complex="normal"/>
    </style:style>
    <style:style style:name="P21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22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23" style:family="paragraph" style:parent-style-name="Standard">
      <style:paragraph-properties fo:text-align="justify" style:justify-single-word="false"/>
      <style:text-properties fo:font-variant="normal" fo:text-transform="none" fo:color="#000000" style:text-line-through-style="none" style:font-name="Arial" fo:font-size="11pt" fo:letter-spacing="normal" fo:font-style="normal" style:text-underline-style="none" fo:font-weight="normal" style:text-blinking="false" fo:background-color="#ffffff" style:font-size-asian="11pt" style:font-style-asian="normal" style:font-weight-asian="normal" style:font-size-complex="11pt" style:font-style-complex="normal" style:font-weight-complex="normal"/>
    </style:style>
    <style:style style:name="P24" style:family="paragraph" style:parent-style-name="Standard" style:list-style-name="L1">
      <style:paragraph-properties fo:text-align="start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25" style:family="paragraph" style:parent-style-name="Standard" style:list-style-name="L1">
      <style:paragraph-properties fo:text-align="start" style:justify-single-word="false">
        <style:tab-stops/>
      </style:paragraph-properties>
      <style:text-properties style:font-name="Arial" fo:font-size="11pt" fo:font-weight="bold" style:font-size-asian="11pt" style:font-weight-asian="bold" style:font-size-complex="11pt" style:font-weight-complex="bold"/>
    </style:style>
    <style:style style:name="P26" style:family="paragraph" style:parent-style-name="Standard" style:list-style-name="L2">
      <style:paragraph-properties fo:text-align="start" style:justify-single-word="false"/>
      <style:text-properties style:font-name="Arial" fo:font-size="11pt" style:font-size-asian="11pt" style:font-size-complex="11pt"/>
    </style:style>
    <style:style style:name="P27" style:family="paragraph" style:parent-style-name="Standard" style:list-style-name="L3">
      <style:paragraph-properties fo:text-align="start" style:justify-single-word="false"/>
      <style:text-properties style:font-name="Arial" fo:font-size="11pt" style:font-size-asian="11pt" style:font-size-complex="11pt"/>
    </style:style>
    <style:style style:name="P28" style:family="paragraph" style:parent-style-name="Standard" style:list-style-name="L4">
      <style:paragraph-properties fo:text-align="start" style:justify-single-word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29" style:family="paragraph" style:parent-style-name="Standard">
      <style:paragraph-properties fo:text-align="center" style:justify-single-word="false"/>
      <style:text-properties style:font-name="Arial" fo:font-size="11pt" style:text-underline-style="solid" style:text-underline-width="auto" style:text-underline-color="font-color" style:font-size-asian="11pt" style:font-size-complex="11pt"/>
    </style:style>
    <style:style style:name="P30" style:family="paragraph" style:parent-style-name="Standard">
      <style:paragraph-properties fo:text-align="justify" style:justify-single-word="false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fo:color="#000000" style:font-name="Arial" fo:font-size="11pt" style:font-size-asian="11pt" style:font-size-complex="11pt" loext:opacity="100%"/>
    </style:style>
    <style:style style:name="T3" style:family="text">
      <style:text-properties fo:color="#000000" style:font-name="Arial" fo:font-size="11pt" fo:font-style="normal" fo:font-weight="normal" style:font-size-asian="11pt" style:font-style-asian="normal" style:font-weight-asian="normal" style:font-size-complex="11pt" style:font-style-complex="normal" style:font-weight-complex="normal" loext:opacity="100%"/>
    </style:style>
    <style:style style:name="T4" style:family="text">
      <style:text-properties fo:font-variant="normal" fo:text-transform="none" fo:color="#000000" style:font-name="Arial" fo:font-size="11pt" fo:letter-spacing="normal" fo:font-style="normal" fo:font-weight="normal" style:font-size-asian="11pt" style:font-style-asian="normal" style:font-weight-asian="normal" style:font-size-complex="11pt" style:font-style-complex="normal" style:font-weight-complex="normal" loext:opacity="100%"/>
    </style:style>
    <style:style style:name="T5" style:family="text">
      <style:text-properties fo:font-variant="normal" fo:text-transform="none" fo:color="#000000" style:font-name="Arial" fo:font-size="11pt" fo:letter-spacing="normal" fo:font-style="normal" fo:font-weight="normal" style:font-size-asian="11pt" style:font-size-complex="11pt" loext:opacity="100%"/>
    </style:style>
    <style:style style:name="T6" style:family="text">
      <style:text-properties fo:font-variant="normal" fo:text-transform="none" fo:color="#000000" style:text-line-through-style="none" style:font-name="Arial" fo:font-size="11pt" fo:letter-spacing="normal" fo:font-style="normal" style:text-underline-style="none" fo:font-weight="normal" style:text-blinking="false" fo:background-color="#ffffff" style:font-size-asian="11pt" style:font-style-asian="normal" style:font-weight-asian="normal" style:font-size-complex="11pt" style:font-style-complex="normal" style:font-weight-complex="normal"/>
    </style:style>
    <style:style style:name="T7" style:family="text">
      <style:text-properties fo:font-variant="normal" fo:text-transform="none" fo:color="#000000" style:text-line-through-style="none" style:font-name="Arial" fo:font-size="11pt" fo:letter-spacing="normal" fo:font-style="normal" style:text-underline-style="none" fo:font-weight="normal" style:text-blinking="false" fo:background-color="#ffffff" style:font-size-asian="11pt" style:font-style-asian="normal" style:font-weight-asian="normal" style:font-size-complex="11pt" style:font-style-complex="normal" style:font-weight-complex="normal" loext:opacity="100%" loext:char-shading-value="0"/>
    </style:style>
    <style:style style:name="T8" style:family="text">
      <style:text-properties fo:font-variant="normal" fo:text-transform="none" fo:color="#000000" style:font-name="Roboto" fo:font-size="12pt" fo:letter-spacing="normal" fo:font-style="normal" fo:font-weight="normal" loext:opacity="100%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font-name="Arial" fo:font-size="11pt" style:font-size-asian="11pt" style:font-size-complex="11pt"/>
    </style:style>
    <style:style style:name="T11" style:family="text">
      <style:text-properties style:font-name="Arial" fo:font-size="11pt" fo:font-weight="bold" style:font-size-asian="11pt" style:font-weight-asian="bold" style:font-size-complex="11pt" style:font-weight-complex="bold"/>
    </style:style>
    <style:style style:name="T12" style:family="text">
      <style:text-properties style:text-underline-style="solid" style:text-underline-width="auto" style:text-underline-color="font-color"/>
    </style:style>
    <style:style style:name="T13" style:family="text">
      <style:text-properties fo:color="#ff0000" fo:font-weight="bold" style:font-weight-asian="bold" style:font-weight-complex="bold" loext:opacity="100%"/>
    </style:style>
    <style:style style:name="T14" style:family="text">
      <style:text-properties fo:color="#ff0000" fo:font-weight="bold" style:font-weight-asian="bold" style:font-weight-complex="bold" loext:opacity="100%"/>
    </style:style>
    <style:style style:name="T15" style:family="text">
      <style:text-properties fo:color="#ff0000" fo:font-weight="bold" style:font-weight-asian="bold" style:font-weight-complex="bold" loext:opacity="100%"/>
    </style:style>
    <style:style style:name="T16" style:family="text">
      <style:text-properties fo:color="#ff0000" loext:opacity="100%"/>
    </style:style>
    <style:style style:name="T17" style:family="text">
      <style:text-properties fo:font-weight="normal" style:font-weight-asian="normal" style:font-weight-complex="normal"/>
    </style:style>
    <text:list-style style:name="L1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VI<text:span text:style-name="T1">II</text:span> Wojewódzki Konkurs Plastyczny im. Kazimierza Nowaka <text:s/>Poznań 2026</text:p>
      <text:p text:style-name="P1">tytuł edycji „Dariusz Bogucki - kapitan, żeglarz i pisarz”</text:p>
      <text:p text:style-name="P3"/>
      <text:p text:style-name="P3"/>
      <text:p text:style-name="P4"><text:tab/>Zapraszamy do udziału w ósmej edycji naszego konkursu, który przeznaczony jest dla uczniów szkół podstawowych i ponadpodstawowych, wychowanków świetlic oraz innych placówek z województwa wielkopolskiego, a także uczestników indywidualnych. </text:p>
      <text:p text:style-name="P11"/>
      <text:p text:style-name="P12"><text:span text:style-name="T2"><text:tab/></text:span><text:span text:style-name="T3">Bohaterem tej edycji jest Dariusz Borucki urodzony w 1927r. w Warszawie, zmarł w 2002r. </text:span></text:p>
      <text:p text:style-name="P12"><text:span text:style-name="T3">Jachtowy kapitan żeglugi wielkiej, projektant okrętów, żeglarz i pisarz. Od 1945r. mieszkał w Gdyni. U</text:span><text:span text:style-name="T4">kończył studia na wydziale Budowy Okrętów</text:span><text:span text:style-name="T7"> Politechniki Gdańskiej w 1952r. Współpracował przy pracach konstrukcyjnych jachtu „Włóczęga”, „Gedania”, statku żaglowego „SF-47” i „Polarex”, a także przy innych projektach. </text:span></text:p>
      <text:p text:style-name="P13"/>
      <text:p text:style-name="P13"><text:tab/>Brał udział w 12 wyprawach oceanicznych i polarnych, z czego w siedmiu jako kapitan. Dotarł poza oba kręgi polarne. Przepłynął 100 tysięcy mil morskich. Jako pierwszy dopłynął na jachcie do zachodniej Grenlandii i powyżej 80° szerokości geograficznej od Spitsbergenu. W 1983r. jako piąty Polak po II wojnie światowej został przyjęty <text:s/>do międzynarodowego stowarzyszenia podróżników i odkrywców „The Explorers Club” z siedzibą w Nowym Jorku. </text:p>
      <text:p text:style-name="P13"/>
      <text:p text:style-name="P13"><text:tab/>W latach 1968–1975 był wiceprezesem Gdańskiego Okręgowego Związku Żeglarskiego. Autor licznych książek podróżniczych m. in.: „Islandzki rejs”, „Do brzegów Grenlandii”, „Gedanią za oba kręgi polarne”, „Jachtem na wody polarne”, „Zanim powrócimy”. Był członkiem Klubu Polarnego, Bractwa Wybrzeża i Bractwa Kaphornowców. </text:p>
      <text:p text:style-name="P13"/>
      <text:p text:style-name="P12"><text:span text:style-name="T6"><text:tab/>Dariusz Borucki otrzymał liczne nagrody i tytuły: w 1966r. i 1977r. nagrodę Conrada Gdańskiego Okręgowego Związku Żeglarskiego. Odznaczony Srebrnym Sekstantem za rejs na Spitsbergen i wyspę Jan Mayen w 1971r., a w 1972r. odznaką „Zasłużony Działacz Morza”.W 1974 otrzymał nagrodę Teligi za książkę „Do brzegów Grenlandii”, w 1977r. odznakę „Zasłużony Ziemi Gdańskiej”, w 1978r. tytuł „Żeglarz Dziesięciolecia”, w 1984r. Nagrodę Teligi za książkę "Zanim powrócimy".Odznaczony „Złotym Krzyżem Zasługi”w 1985r., krzyżem Oficerskim Orderu Odrodzenia Polski w 2001r., w tym samym roku nagrodę „Chwały mórz”. </text:span><text:span text:style-name="T7"><text:tab/>Pochowany w Gdańsku . W</text:span><text:span text:style-name="T5"> 2017r. odsłonięto jego tablicę w Alei Żeglarstwa Polskiego w Gdyni</text:span></text:p>
      <text:p text:style-name="P11"/>
      <text:p text:style-name="P4"/>
      <text:list xml:id="list3326508579399556730" text:style-name="L1">
        <text:list-item>
          <text:p text:style-name="P24">Organizator </text:p>
        </text:list-item>
      </text:list>
      <text:p text:style-name="P5"><text:tab/><text:tab/><text:tab/><text:tab/><text:tab/><text:tab/><text:tab/></text:p>
      <text:p text:style-name="P5">Młodzieżowy Dom Kultury nr 3 <text:tab/><text:tab/><text:tab/><text:tab/><text:tab/></text:p>
      <text:p text:style-name="P5">ul. Jarochowskiego 1<text:tab/><text:tab/><text:tab/><text:tab/><text:tab/><text:tab/><text:tab/></text:p>
      <text:p text:style-name="P5">60-235 Poznań<text:tab/><text:tab/><text:tab/><text:tab/><text:tab/><text:tab/><text:tab/></text:p>
      <text:p text:style-name="P5">tel. 61/ 866 57 47</text:p>
      <text:p text:style-name="P14"><text:span text:style-name="T10">e-mail: </text:span><text:span text:style-name="Strong_20_Emphasis"><text:span text:style-name="T8">sekretariat@mdk3.poznan.pl</text:span></text:span> </text:p>
      <text:p text:style-name="P2"/>
      <text:list xml:id="list37420361" text:continue-numbering="true" text:style-name="L1">
        <text:list-item>
          <text:p text:style-name="P24">Cele konkursu</text:p>
        </text:list-item>
      </text:list>
      <text:list xml:id="list5804003570972444645" text:style-name="L2">
        <text:list-item>
          <text:p text:style-name="P26">upowszechnianie wiedzy na temat polskiego kapitana, żeglarza i pisarza</text:p>
        </text:list-item>
        <text:list-item>
          <text:p text:style-name="P26">poznanie historii wypraw oraz twórczości literackiej bohatera</text:p>
        </text:list-item>
        <text:list-item>
          <text:p text:style-name="P26">pobudzenie wrażliwości i aktywności twórczej dzieci i młodzieży</text:p>
        </text:list-item>
        <text:list-item>
          <text:p text:style-name="P26">popularyzacja działań plastycznych</text:p>
        </text:list-item>
      </text:list>
      <text:p text:style-name="P5"/>
      <text:list xml:id="list37421816" text:continue-list="list37420361" text:style-name="L1">
        <text:list-item>
          <text:p text:style-name="P24">Terminy</text:p>
        </text:list-item>
      </text:list>
      <text:p text:style-name="P15"/>
      <text:p text:style-name="P15">Ogłoszenie regulaminu 14.09.2026r.</text:p>
      <text:p text:style-name="P19">Prace należy nadsyłać lub złożyć osobiście do dnia 9 października 2026r. </text:p>
      <text:p text:style-name="P19"><text:span text:style-name="T12">Liczy się data wpływu do placówki. </text:span>Na adres:</text:p>
      <text:p text:style-name="P3"/>
      <text:p text:style-name="P3">Młodzieżowy Dom Kultury nr 3 </text:p>
      <text:p text:style-name="P3">ul. Jarochowskiego 1</text:p>
      <text:p text:style-name="P3">60-235 Poznań </text:p>
      <text:p text:style-name="P6">z dopiskiem konkurs „Dariusz Borucki”</text:p>
      <text:p text:style-name="P6"/>
      <text:p text:style-name="P6"/>
      <text:list xml:id="list37415636" text:continue-numbering="true" text:style-name="L1">
        <text:list-item>
          <text:p text:style-name="P24"><text:soft-page-break/>Komisja konkursowa i wyniki:</text:p>
        </text:list-item>
      </text:list>
      <text:p text:style-name="P5">Prace będą oceniane przez jury w składzie:</text:p>
      <text:p text:style-name="P5">Joanna Oleksiuk-Żyła – przewodniczący, nauczyciel plastyki w Młodzieżowym Domu Kultury nr 3 </text:p>
      <text:p text:style-name="P5">Agata Stabrowska – dyrektor <text:s/>Młodzieżowego Domu Kultury nr 3</text:p>
      <text:p text:style-name="P5">Izabela Chęcińska – nauczyciel plastyki w Młodzieżowym Domu Kultury nr 3 </text:p>
      <text:p text:style-name="P5"/>
      <text:p text:style-name="P3"><text:span text:style-name="T13"><text:s text:c="3"/>Ogłoszenie wyników nastąpi </text:span><text:span text:style-name="T13">2</text:span><text:span text:style-name="T13">6</text:span><text:span text:style-name="T13">.</text:span><text:span text:style-name="T13">10</text:span><text:span text:style-name="T13">.2026</text:span> <text:span text:style-name="T13">na stronie www.mdk3lazarz.pl </text:span></text:p>
      <text:p text:style-name="P16">Nagrodzone i wyróżnione prace zostaną zaprezentowane na wystawie pokonkursowej w budynku MDK nr 3 </text:p>
      <text:p text:style-name="P16">w Poznaniu oraz w galerii na stronie www.mdk3lazarz.pl </text:p>
      <text:p text:style-name="P17"/>
      <text:p text:style-name="P19">Nagrody i wyróżnienia będą do odbioru w placówce. Termin podamy z wynikami konkursu.</text:p>
      <text:p text:style-name="P16">W przypadku braku możliwości odbioru nagrody/wyróżnienia prac autorów nadesłanych z województwa </text:p>
      <text:p text:style-name="P16">prosimy o kontakt telefoniczny. </text:p>
      <text:p text:style-name="P5"/>
      <text:list xml:id="list37422956" text:continue-numbering="true" text:style-name="L1">
        <text:list-item>
          <text:p text:style-name="P24"><text:s/>Uczestnicy </text:p>
        </text:list-item>
      </text:list>
      <text:p text:style-name="P5">Do udziału w konkursie zapraszamy dzieci i młodzież z wielkopolskich szkół. Udział mogą też wziąć wychowankowie świetlic, klubów, domów kultury oraz uczestnicy indywidualni. </text:p>
      <text:p text:style-name="P5">Kategorie wiekowe:</text:p>
      <text:list xml:id="list2573555985745607436" text:style-name="L3">
        <text:list-item>
          <text:p text:style-name="P27">wiek 7- 9 lat</text:p>
        </text:list-item>
        <text:list-item>
          <text:p text:style-name="P27">wiek 10 - 12 lat</text:p>
        </text:list-item>
        <text:list-item>
          <text:p text:style-name="P27">wiek 13 - 14 lat</text:p>
        </text:list-item>
        <text:list-item>
          <text:p text:style-name="P27">wiek ponad 15 lat</text:p>
        </text:list-item>
      </text:list>
      <text:p text:style-name="P2"/>
      <text:list xml:id="list37402981" text:continue-list="list37422956" text:style-name="L1">
        <text:list-item>
          <text:p text:style-name="P24"><text:s text:c="2"/>Zasady uczestnictwa:</text:p>
        </text:list-item>
      </text:list>
      <text:p text:style-name="P2"/>
      <text:p text:style-name="P5"><text:span text:style-name="T9">Technika prac:</text:span> malarstwo, rysunek, grafika, <text:span text:style-name="T12">z wyłączeniem prac </text:span><text:span text:style-name="T12">klejonych, </text:span><text:span text:style-name="T12">wypukłych, materiałów sypkich, plasteliny. Nie przyjmujemy prac zniszczonych w transporcie.</text:span></text:p>
      <text:p text:style-name="P7"/>
      <text:p text:style-name="P5"><text:span text:style-name="T9">Format: </text:span><text:span text:style-name="T17">A3 lub </text:span>A2</text:p>
      <text:p text:style-name="P5"/>
      <text:p text:style-name="P2">Opis prac: </text:p>
      <text:p text:style-name="P2"><text:span text:style-name="T16">obowiązkowo na odwrocie pracy proszę nakleić kartę zgłoszenia lub napisać wg wzoru:</text:span> <text:span text:style-name="T12">imię i nazwisko uczestnika, wiek, nazwa i adres placówki, telefon, e-mail, imię i nazwisko nauczyciela/opiekuna </text:span></text:p>
      <text:p text:style-name="P8"/>
      <text:p text:style-name="P9">Prace bez opisu, oświadczenia i nadesłane po terminie 02.10.2026r. nie będą oceniane przez jury. </text:p>
      <text:p text:style-name="P2"/>
      <text:list xml:id="list37404780" text:continue-numbering="true" text:style-name="L1">
        <text:list-item>
          <text:p text:style-name="P24"><text:s text:c="4"/>Kryteria oceny:</text:p>
        </text:list-item>
      </text:list>
      <text:list xml:id="list774535753431024423" text:style-name="L4">
        <text:list-item>
          <text:p text:style-name="P28">pomysłowość,</text:p>
        </text:list-item>
        <text:list-item>
          <text:p text:style-name="P28">dobór i wykorzystanie materiałów,</text:p>
        </text:list-item>
        <text:list-item>
          <text:p text:style-name="P28">estetyka pracy i samodzielność wykonania.</text:p>
        </text:list-item>
      </text:list>
      <text:p text:style-name="P2"/>
      <text:list xml:id="list37418993" text:continue-list="list37404780" text:style-name="L1">
        <text:list-header>
          <text:p text:style-name="P25">Zasady organizacyjne:</text:p>
          <text:p text:style-name="P24"/>
        </text:list-header>
      </text:list>
      <text:p text:style-name="P10">Wszystkie prace nagrodzone i wyróżnione w konkursie przechodzą na własność Organizatora. Pozostałe prace uczestnicy mogą odebrać, nie odsyłamy prac nadesłanych na konkurs.</text:p>
      <text:p text:style-name="P2">Każdy uczestnik może zgłosić tylko jedną pracę, nie przyjmujemy prac zbiorowych. </text:p>
      <text:p text:style-name="P19">Do pracy należy dołączyć kartę zgłoszenia (lub ją czytelnie opisać patrz pkt. VI) </text:p>
      <text:p text:style-name="P19">z wypełnionym oświadczeniem rodzica/opiekuna.</text:p>
      <text:p text:style-name="P20"><text:span text:style-name="T11">Regulamin, karta zgłoszenia i oświadczenie są do pobrania na stronie </text:span><text:a xlink:type="simple" xlink:href="http://www.mdk3lazarz.pl/" text:style-name="Internet_20_link" text:visited-style-name="Visited_20_Internet_20_Link"><text:span text:style-name="T11">www.mdk3lazarz.pl</text:span></text:a></text:p>
      <text:p text:style-name="P10">Organizator zastrzega sobie prawo do bezpłatnej prezentacji, reprodukcji prac w środkach masowego przekazu, </text:p>
      <text:p text:style-name="P10">u partnerów i sponsorów oraz publikacji informacji o laureatach konkursu, również na stronie internetowej placówki oraz w mediach społecznościowych – Facebook. </text:p>
      <text:p text:style-name="P10">Organizator zastrzega sobie prawo do prezentacji nagrodzonych i wyróżnionych prac podczas wystaw i wydarzeń kulturalnych organizowanych u siebie i u partnerów Organizatora. Nadesłanie prac na konkurs jest równoznaczne z uznaniem warunków niniejszego regulaminu. </text:p>
      <text:p text:style-name="P18"/>
      <text:p text:style-name="P22">Koordynator konkursu <text:tab/><text:tab/><text:tab/><text:tab/><text:tab/><text:tab/><text:tab/>Dyrektor MDK nr 3 w Poznaniu </text:p>
      <text:p text:style-name="P21"><text:s text:c="2"/>Joanna Oleksiuk-Żyła<text:tab/><text:tab/><text:tab/><text:tab/><text:tab/><text:tab/><text:tab/><text:tab/>Agata Stabrowska</text:p>
      <text:p text:style-name="P18">e-mail: joleksiuk-zyla@mdk3.poznan.p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/>
    <style:font-face style:name="Roboto" svg:font-family="Roboto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loext:hyphenation-keep-type="column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362cm" fo:margin-bottom="1.085cm" fo:margin-left="0.866cm" fo:margin-right="0.79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9-11T09:20:03.26</meta:creation-date>
    <dc:date>2026-08-28T17:13:50.45</dc:date>
    <meta:editing-duration>PT6H50M34S</meta:editing-duration>
    <meta:editing-cycles>121</meta:editing-cycles>
    <meta:generator>OpenOffice/4.1.16$Win32 OpenOffice.org_project/4116m3$Build-9816</meta:generator>
    <meta:print-date>2026-08-28T13:21:41.493676700</meta:print-date>
    <dc:creator>Andrzej Żyła</dc:creator>
    <meta:document-statistic meta:table-count="0" meta:image-count="0" meta:object-count="0" meta:page-count="2" meta:paragraph-count="68" meta:word-count="775" meta:character-count="5684"/>
  </office:meta>
</office:document-meta>
</file>